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Rozengaardstraat 16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plaatsen van airco-units, aan de Rozengaardstraat 16 te Brunssum. </text:p>
            <text:p text:style-name="common-al">Dossiernummer: 202700337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4-8-2026. De gemeente neemt daarover waarschijnlijk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84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700337</meta:user-defined>
    <dc:language>nl</dc:language>
    <meta:user-defined meta:name="OVERHEIDop.locatietype/OVERHEIDop.gebiedsmarkering">Adres</meta:user-defined>
    <meta:user-defined meta:name="DC.title">Aanvraag vergunning voor een omgevingsplanactiviteit bouwen, Rozengaardstraat 16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417</meta:user-defined>
    <meta:user-defined meta:name="OVERHEIDop.GmbID/DC.identifier">gmb-2026-378417</meta:user-defined>
    <meta:user-defined meta:name="OVERHEIDop.versieInformatie"/>
  </office:meta>
</office:document-meta>
</file>