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rynssenstraat 23-1 1058X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twee warmtepompen op het balkon van de woning op de 1e en 2e verdieping aan de achterzijde</text:p>
            <text:p text:style-name="common-al">Zaakadres: Crynssenstraat 23-1 1058XT Amsterdam</text:p>
            <text:p text:style-name="common-al">Crynssenstraat 23-2 1058XT Amsterdam</text:p>
            <text:p text:style-name="common-al">Datum ontvangst: 22-06-2026</text:p>
            <text:p text:style-name="common-al">Zaaknummer: Z2026-027404</text:p>
            <text:p text:style-name="common-al">DSO-nummer: 202606220189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41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404</meta:user-defined>
    <meta:user-defined meta:name="DCTERMS.abstract">plaatsen van twee warmtepompen op het balkon van de woning op de 1e en 2e verdieping aan de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rynssenstraat 23-1 1058XT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15</meta:user-defined>
    <meta:user-defined meta:name="OVERHEIDop.GmbID/DC.identifier">gmb-2026-378415</meta:user-defined>
    <meta:user-defined meta:name="OVERHEIDop.versieInformatie"/>
  </office:meta>
</office:document-meta>
</file>