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opbouw aan Jacob Reviusstraat 40, 2394 VP Hazerswoude-Rijndijk, bopa Jacob Reviusstraat 40</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9-06-2026</text:span>  een omgevingsvergunning verleend. De gemeente geeft hiermee toestemming voor het plaatsen van een dakopbouw aan Jacob Reviusstraat 40, 2394 VP Hazerswoude-Rijndijk, bopa Jacob Reviusstraat 40, geregistreerd onder nr. 04843876394.</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84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76394</meta:user-defined>
    <meta:user-defined meta:name="DCTERMS.abstract">Verleende vergunning voor het plaatsen van een dakopbouw aan Jacob Reviusstraat 40, 2394 VP Hazerswoude-Rijndijk, bopa Jacob Reviusstraat 40</meta:user-defined>
    <dc:language>nl</dc:language>
    <meta:user-defined meta:name="DC.title">Verleende vergunning voor het plaatsen van een dakopbouw aan Jacob Reviusstraat 40, 2394 VP Hazerswoude-Rijndijk, bopa Jacob Reviusstraat 40</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228</meta:user-defined>
    <meta:user-defined meta:name="OVERHEIDop.publicationIssue">378403</meta:user-defined>
    <meta:user-defined meta:name="OVERHEIDop.GmbID/DC.identifier">gmb-2026-378403</meta:user-defined>
    <meta:user-defined meta:name="OVERHEIDop.versieInformatie"/>
  </office:meta>
</office:document-meta>
</file>