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Roodwilligenstraat 10, 6921PK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voor een omgevingsvergunning voor realiseren van een in- en uitrit en het plaatsen van een reclamebord en gevelreclame met zaaknummer Z2026-00001129 op locatie Roodwilligenstraat 10, 6921PK Duiv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  <text:list-item text:style-override="id1-3-2-1-1-2-3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16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840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1129</meta:user-defined>
    <meta:user-defined meta:name="DCTERMS.abstract">Betreft: besluit op locatie Roodwilligenstraat 10, 6921PK Duiven</meta:user-defined>
    <dc:language>nl</dc:language>
    <meta:user-defined meta:name="OVERHEIDop.locatietype/OVERHEIDop.gebiedsmarkering">Vlak</meta:user-defined>
    <meta:user-defined meta:name="DC.title">Kennisgeving besluit op de aanvraag omgevingsvergunning, Roodwilligenstraat 10, 6921PK Dui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02</meta:user-defined>
    <meta:user-defined meta:name="OVERHEIDop.GmbID/DC.identifier">gmb-2026-378402</meta:user-defined>
    <meta:user-defined meta:name="OVERHEIDop.versieInformatie"/>
  </office:meta>
</office:document-meta>
</file>