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, de transformatie van de groepsaccommodaties naar locatie  huisvesting  arbeidsmigranten, Groeske 2, 5114 AE Castelre (118779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Baarle-Nassau maken bekend dat zij op 31-07-2026 een aanvraag omgevingsvergunning hebben ontvangen voor de transformatie van de groepsaccommodaties naar een locatie voor huisvesting van arbeidsmigranten op het adres Groeske 2, 5114 AE Castelre (1187799)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Een publicatie van de ontvangen aanvraag omgevingsvergunning heeft een informatief karakter. U kunt pas zienswijze indienen of bezwaar maken als een besluit is genomen op een aanvraag. Dit besluit wordt ook gepubliceerd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 over deze aanvraag? Neem dan contact op met het klantcontactcentrum van onze gemeente, telefoon 088-3821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le-Nassau</text:p>
            </table:table-cell>
            <table:table-cell office:value-type="string" table:style-name="header.C">
              <text:p text:style-name="headerright"><text:span text:style-name="nr">Nr. 37840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0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0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arle-Nassau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arle-Nassau</meta:user-defined>
    <meta:user-defined meta:name="OVERHEID.Gemeente/OVERHEID.authority">Baarle-Nassau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187799</meta:user-defined>
    <dc:language>nl</dc:language>
    <meta:user-defined meta:name="OVERHEIDop.locatietype/OVERHEIDop.gebiedsmarkering">Punt</meta:user-defined>
    <meta:user-defined meta:name="DC.title">Ingekomen aanvraag omgevingsvergunning, de transformatie van de groepsaccommodaties naar locatie  huisvesting  arbeidsmigranten, Groeske 2, 5114 AE Castelre (1187799)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401</meta:user-defined>
    <meta:user-defined meta:name="OVERHEIDop.GmbID/DC.identifier">gmb-2026-378401</meta:user-defined>
    <meta:user-defined meta:name="OVERHEIDop.versieInformatie"/>
  </office:meta>
</office:document-meta>
</file>