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omgevingsvergunning “Hebronstraat 6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Burgemeester en wethouders van Rotterdam maken bekend dat zij op grond van artikel 5.1 lid 1 sub b en artikel 5.1 lid 2 sub a Omgevingswet (Ow) voornemens zijn een omgevingsvergunning (OMV.25.01.00314/Z.2025-000229) te verlenen voor het wijzigen van de indeling van het appartement aan de Hebronstraat 6a, 3061KC in Rotterdam. Het pand is onderdeel van het ‘Jaffa woningbouwcomplex’ dat een rijksmonument is (monumentnummer: 506413). De aanvraag heeft betrekking op de locatie Hebronstraat 6a, 3061KC in Rotterdam.</text:p>
            <text:p text:style-name="common-al">Voorafgaand aan de aanvraag is een bouwstop opgelegd, omdat zonder omgevingsvergunning sloopwerkzaamheden zijn geconstateerd. De geconstateerde werkzaamheden omvatten het vrijwel volledig slopen van de indeling van het appartement op de bovenste verdieping inclusief de en-suite en inbouwkasten. Er zijn ook constructieve aanpassingen gedaan. Een dragende binnenwand is verwijderd en vervangen door een stalen constructie. </text:p>
            <text:p text:style-name="common-al">Het bouwplan gaat uit van een gedeeltelijjke reconstructie van de situatie die aanwezig was voorafgaand aan de sloop. Een ruime leefkeuken aan de achterzijde wordt in de nieuwe situatie ingepast. De keuken en aangrenzende achterkamer worden samengevoegd. Het toilet en de badkamer worden opnieuw ingedeeld, maar blijven wel gegroepeerd op dezelfde plek. Aan de andere kant van de hal komt een berging. De leefkeuken en de woonkamer kunnen fysiek worden afgescheiden door een her te gebruiken schuifdeur voorzien van glas-in-lood.</text:p>
            <text:p text:style-name="common-al">Met betrekking tot interieurafwerking is aan de hand van door de aanvrager beschikbaar gesteld filmmateriaal geconstateerd dat de oorspronkelijke schuifdeuren van de en-suite en de schuifdeur tussen de voorkamer en de zijkamer tot voor kort nog aanwezig waren. De en-suite kasten waren voorzien van naoorlogse afwerking. Ook waren er nog paneeldeuren aanwezig in de woning. </text:p>
            <text:p text:style-name="common-al">
            <text:span text:style-name="nadrukvet">Inzage</text:span>
          </text:p>
            <text:p text:style-name="common-al">De ontwerp-omgevingsvergunning en de bijbehorende stukken liggen met ingang van 7 augustus 2026<text:span text:style-name="nadrukvet"> </text:span>tot en met 18 september 2026 ter inzage. </text:p>
            <text:p text:style-name="common-al">De ontwerp-omgevingsvergunning met de bijbehorende stukken is beschikbaar via de website <text:a xlink:href="http://www.overheid.nl" xlink:type="simple">www.overheid.nl</text:a>. De stukken kunnen worden geraadpleegd door bij “Berichten over uw buurt” te zoeken op postcode <text:span text:style-name="nadrukvet">3061KC</text:span> en<text:span text:style-name="nadrukvet"> huisnummer 6a</text:span> en een straal van 1000 meter. </text:p>
            <text:p text:style-name="common-al">Bovengenoemde stukken kunt u na het maken van een afspraak inzien tijdens hieronder genoemde openingstijden. Een afspraak is te maken via telefoonnummer: 010 267 2514 of via e-mail: <text:a xlink:href="mailto:bir@rottterdam.nl" xlink:type="simple">bir@rottterdam.nl</text:a>. Concern Informatiecentrum gemeente Rotterdam, Timmerhuis, Halvemaanpassage 1, 3011 AH, Rotterdam. Openingstijden: dinsdag, woensdag en donderdag van 9.00 tot 13.00 uur.</text:p>
            <text:p text:style-name="common-al">
            <text:span text:style-name="nadrukvet">Zienswijzen</text:span>
            <text:span text:style-name="nadrukcur"/>
          </text:p>
            <text:p text:style-name="common-al">Gedurende bovenvermelde termijn kan eenieder gemotiveerd zienswijzen naar voren brengen. Schriftelijke zienswijzen kunnen worden ingediend bij het College van Burgemeester en Wethouders van Rotterdam, Postbus 6575, 3002 AN Rotterdam, ovv kenmerk </text:p>
            <text:p text:style-name="common-al">OMV.24.05.00299. U kunt uw schriftelijke zienswijze in dit geval ook per email indienen</text:p>
            <text:p text:style-name="common-al">(emailadres: <text:a xlink:href="mailto:bwt-juridischezaken@rotterdam.nl" xlink:type="simple">bwt-juridischezaken@rotterdam.nl</text:a>). Vergeet niet uw naam en adresgegevens te vermelden, en digitaal te ondertekenen. </text:p>
            <text:p text:style-name="common-al">Na telefonische afspraak (14010) kunnen zienswijzen gedurende deze termijn ook mondeling naar voren gebracht worden.</text:p>
            <text:p text:style-name="common-al">
            <text:span text:style-name="nadrukcur">Rotterdam, 7 augustus 2026</text:span>
          </text:p>
            <text:p text:style-name="common-al"> Burgemeester en wethouders voornoemd </text:p>
            <text:p text:style-name="common-al">namens dezen,</text:p>
            <text:p text:style-name="common-al">Mevr. M.J.H. Lamers</text:p>
            <text:p text:style-name="last-al">Algemeen directeur cluster Stadsontwikkel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839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Kennisgeving ontwerp-omgevingsvergunning “Hebronstraat 6a”</meta:user-defined>
    <meta:user-defined meta:name="OVERHEIDop.datumEindeReactietermijn">2026-09-18</meta:user-defined>
    <meta:user-defined meta:name="OVERHEIDop.TilID/OVERHEIDop.terinzageleggingOP">til-2026-31517</meta:user-defined>
    <meta:user-defined meta:name="DCTERMS.W3CDTF/DCTERMS.available">2026-08-07</meta:user-defined>
    <meta:user-defined meta:name="DCTERMS.W3CDTF/OVERHEIDop.jaargang">2026</meta:user-defined>
    <meta:user-defined meta:name="OVERHEIDop.publicationIssue">378394</meta:user-defined>
    <meta:user-defined meta:name="OVERHEIDop.GmbID/DC.identifier">gmb-2026-378394</meta:user-defined>
    <meta:user-defined meta:name="OVERHEIDop.versieInformatie"/>
  </office:meta>
</office:document-meta>
</file>