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ende alcoholwetvergunning Grand Café Het Oude Station, Stationsweg 4 7722HA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maakt bekend dat de volgende vergunning is verleend:</text:p>
            <text:p text:style-name="common-al">Kenmerk: Z26808356</text:p>
            <text:p text:style-name="common-al">
            <text:span text:style-name="nadrukvet">Verzenddatum besluit: 5-8-2026</text:span>
          </text:p>
            <text:p text:style-name="common-al">
            <text:span text:style-name="nadrukvet">Locatie:</text:span> Stationsweg 4 7722HA Dalfsen</text:p>
            <text:p text:style-name="common-al">
            <text:span text:style-name="nadrukvet">Projectomschrijving:</text:span> aanvraag Alcoholwetvergunning Grand Café Het Oude Station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burgemeester van de gemeente Dalfsen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vergunning kunt u contact opnemen met het team Openbare Orde per mail <text:a xlink:href="mailto: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839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6808356</meta:user-defined>
    <meta:user-defined meta:name="DCTERMS.abstract">aanvraag Alcoholwetvergunning Grand Café Het Oude Station</meta:user-defined>
    <dc:language>nl</dc:language>
    <meta:user-defined meta:name="OVERHEIDop.locatietype/OVERHEIDop.gebiedsmarkering">Punt</meta:user-defined>
    <meta:user-defined meta:name="DC.title">Besluit verleende alcoholwetvergunning Grand Café Het Oude Station, Stationsweg 4 7722HA Dalf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392</meta:user-defined>
    <meta:user-defined meta:name="OVERHEIDop.GmbID/DC.identifier">gmb-2026-378392</meta:user-defined>
    <meta:user-defined meta:name="OVERHEIDop.versieInformatie"/>
  </office:meta>
</office:document-meta>
</file>