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afvalcontainer ter hoogte van Marktstraat 66 te Naarden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op grond van artikel 3.25 van de VFL een vergunning verleend voor het plaatsen van een afvalcontainer ter hoogte van Marktstraat 66, te Naarden van 9 te Muiden van 12 augustus 2026 tot en met 1 december 2026.</text:p>
            <text:p text:style-name="common-al">(verstuurd 4 augustus 2026) </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Gemeente Gooise Mer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839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9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9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voor het plaatsen van een afvalcontainer ter hoogte van Marktstraat 66 te Naarden</meta:user-defined>
    <meta:user-defined meta:name="DCTERMS.W3CDTF/DCTERMS.available">2026-08-07</meta:user-defined>
    <meta:user-defined meta:name="DCTERMS.W3CDTF/OVERHEIDop.jaargang">2026</meta:user-defined>
    <meta:user-defined meta:name="OVERHEIDop.publicationIssue">378391</meta:user-defined>
    <meta:user-defined meta:name="OVERHEIDop.GmbID/DC.identifier">gmb-2026-378391</meta:user-defined>
    <meta:user-defined meta:name="OVERHEIDop.versieInformatie"/>
  </office:meta>
</office:document-meta>
</file>