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luids-isoleren van een woning op de locatie Dubbeldamseweg Zuid 31 te Dordrecht zaaknummer 900368683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geluids-isoleren van een woning op de locatie Dubbeldamseweg Zuid 31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6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838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geluids-isoleren van een woning op de locatie Dubbeldamseweg Zuid 31 te Dordrecht zaaknummer 9003686838</meta:user-defined>
    <meta:user-defined meta:name="DCTERMS.W3CDTF/DCTERMS.available">2026-08-07</meta:user-defined>
    <meta:user-defined meta:name="DCTERMS.W3CDTF/OVERHEIDop.jaargang">2026</meta:user-defined>
    <meta:user-defined meta:name="OVERHEIDop.publicationIssue">378385</meta:user-defined>
    <meta:user-defined meta:name="OVERHEIDop.GmbID/DC.identifier">gmb-2026-378385</meta:user-defined>
    <meta:user-defined meta:name="OVERHEIDop.versieInformatie"/>
  </office:meta>
</office:document-meta>
</file>