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steiger ter hoogte van Gansoordstraat 1 te Naard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op grond van artikel 3.25 van de VFL een vergunning verleend voor het plaatsen van een steiger ter hoogte van Gansoordstraat 1 te Naarden. De steiger wordt geplaatst van 17 augustus 2026 tot en met 4 september 2026.</text:p>
            <text:p text:style-name="common-al">(verstuurd 3 augustus 2026) </text:p>
            <text:p text:style-name="common-al">
            <text:span text:style-name="nadrukvet">Bezwaar:</text:span>
          </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
          </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
          </text:p>
            <text:p text:style-name="common-al">Voor informatie kunt u op werkdagen contact opnemen met de afdeling Vergunningen, Toezicht en Handhaving op telefoonnummer 035 207 00 00.</text:p>
            <text:p text:style-name="common-al">Gemeente Gooise Mer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836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6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voor het plaatsen van een steiger ter hoogte van Gansoordstraat 1 te Naarden</meta:user-defined>
    <meta:user-defined meta:name="DCTERMS.W3CDTF/DCTERMS.available">2026-08-07</meta:user-defined>
    <meta:user-defined meta:name="DCTERMS.W3CDTF/OVERHEIDop.jaargang">2026</meta:user-defined>
    <meta:user-defined meta:name="OVERHEIDop.publicationIssue">378361</meta:user-defined>
    <meta:user-defined meta:name="OVERHEIDop.GmbID/DC.identifier">gmb-2026-378361</meta:user-defined>
    <meta:user-defined meta:name="OVERHEIDop.versieInformatie"/>
  </office:meta>
</office:document-meta>
</file>