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ap Bentveldsduinweg 4 Aerden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juli 2026 hebben we een aanvraag ontvangen voor het kappen van een meerstammige eik in de voortuin, dicht langs de weg, op perceel Bentveldsduinweg 4 in Aerdenhout. Het besluit maken we in een later stadium bekend.</text:p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binnen 8 weken een besluit, tenzij de beslistermijn wordt verlengd. 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Op de hoogte blijven?</text:span>
          </text:p>
            <text:p text:style-name="last-al">Wilt u wekelijks op de hoogte blijven van aanvragen in uw buurt? Meldt u dan aan voor de e-mail service van overheid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7836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6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6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717</meta:user-defined>
    <meta:user-defined meta:name="DCTERMS.abstract">Betreft: aanvraag op het adres Bentveldsduinweg 4, 2111AK Aerdenhout voor Kapvergunning meerstammige eikenboom Bentveldsduinweg 4</meta:user-defined>
    <dc:language>nl</dc:language>
    <meta:user-defined meta:name="OVERHEIDop.locatietype/OVERHEIDop.gebiedsmarkering">Vlak</meta:user-defined>
    <meta:user-defined meta:name="DC.title">Aanvraag omgevingsvergunning kap Bentveldsduinweg 4 Aerdenhou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360</meta:user-defined>
    <meta:user-defined meta:name="OVERHEIDop.GmbID/DC.identifier">gmb-2026-378360</meta:user-defined>
    <meta:user-defined meta:name="OVERHEIDop.versieInformatie"/>
  </office:meta>
</office:document-meta>
</file>