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Landgoed Rande te Deventer (163368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5 van de Algemene plaatselijke verordening een aanvraag van Stichting Punt ontvangen voor het evenement Theaterfestival de Pit plaatsvindend van 3 oktober 2026 t/m 4 oktober 2026   voor Landgoed Rande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3368-2026 noemen? De aanvraag ligt van 07 augustus t/m 21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83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evenementenvergunning, Landgoed Rande te Deventer (163368-2026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59</meta:user-defined>
    <meta:user-defined meta:name="OVERHEIDop.GmbID/DC.identifier">gmb-2026-378359</meta:user-defined>
    <meta:user-defined meta:name="OVERHEIDop.versieInformatie"/>
  </office:meta>
</office:document-meta>
</file>