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nieuwbouw van een bedrijfspand (DagRe) aan Koopvaardijweg 9, 4906 CV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Koopvaardijweg 9 Nieuwbouw van een bedrijfspand (DagRe) (zaaknummer 1098514 verzonden op 05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8514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83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514</meta:user-defined>
    <dc:language>nl</dc:language>
    <meta:user-defined meta:name="OVERHEIDop.locatietype/OVERHEIDop.gebiedsmarkering">Punt</meta:user-defined>
    <meta:user-defined meta:name="DC.title">Toestemming voor nieuwbouw van een bedrijfspand (DagRe) aan Koopvaardijweg 9, 4906 CV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8354</meta:user-defined>
    <meta:user-defined meta:name="OVERHEIDop.GmbID/DC.identifier">gmb-2026-378354</meta:user-defined>
    <meta:user-defined meta:name="OVERHEIDop.versieInformatie"/>
  </office:meta>
</office:document-meta>
</file>