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nieuwe woning op de locatie Rijdersstraat 62 b 't Veld, zaaknummer Z-61086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nieuwe woning op de locatie Rijdersstraat 62 b 't Veld.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6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7834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nieuwe woning op de locatie Rijdersstraat 62 b 't Veld, zaaknummer Z-610868</meta:user-defined>
    <meta:user-defined meta:name="DCTERMS.W3CDTF/DCTERMS.available">2026-08-07</meta:user-defined>
    <meta:user-defined meta:name="DCTERMS.W3CDTF/OVERHEIDop.jaargang">2026</meta:user-defined>
    <meta:user-defined meta:name="OVERHEIDop.publicationIssue">378348</meta:user-defined>
    <meta:user-defined meta:name="OVERHEIDop.GmbID/DC.identifier">gmb-2026-378348</meta:user-defined>
    <meta:user-defined meta:name="OVERHEIDop.versieInformatie"/>
  </office:meta>
</office:document-meta>
</file>