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Wet Milieubeheer voor het organiseren van een motorsport evenemen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gemeente Midden-Drenthe heeft een ontheffing verleend. De gemeente geeft hiermee toestemming voor het organiseren van een motorsport evenement aan de Stukkenweg 2 te EURSINGE. De ontheffing heeft betrekking op de volgende evenementen:</text:p>
            <text:p text:style-name="common-al"/>
            <text:p text:style-name="common-al">- 11 Oktober 2026 DMX Motocross Landelijke Finale</text:p>
            <text:p text:style-name="common-al"/>
            <text:p text:style-name="common-al">Deze ontheffing is verleend op grond van de oprichtingsvergunning d.d. 30 september 1999 Wet milieubeheer. Aan de verleende ontheffing zijn voorwaarden gesteld.</text:p>
            <text:p text:style-name="common-al"/>
            <text:p text:style-name="common-al">Bent u het niet eens met de ontheffing?</text:p>
            <text:p text:style-name="common-al"/>
            <text:p text:style-name="common-al">U kunt de gemeente binnen zes weken na de dag van verzending van het besluit aan de aanvrager laten weten dat u het niet eens bent met de ontheffing. Dit heet bezwaar maken. U kunt bezwaar maken als de ontheffing tegen uw belangen ingaat. In deze periode kunt u de stukken inzien door contact op te nemen met het team Omgeving en Veiligheid via telefoonnummer (0593) – 53 96 79 of via het e-mailadres gemeente@middendrenthe.nl.</text:p>
            <text:p text:style-name="common-al"/>
            <text:p text:style-name="common-al">Wilt u de start van de activiteiten tegenhouden?</text:p>
            <text:p text:style-name="common-al"/>
            <text:p text:style-name="last-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 14 444. U moet voor het indienen van een verzoek om een voorlopige voorziening een bedrag aan de rechtbank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7834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4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4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Midden-Drenthe</meta:user-defined>
    <meta:user-defined meta:name="OVERHEIDop.Rubriek/DC.type">omgevingsmeld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Onderwijs en wetenschap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Ontheffing Wet Milieubeheer voor het organiseren van een motorsport evenement</meta:user-defined>
    <meta:user-defined meta:name="DCTERMS.W3CDTF/DCTERMS.available">2026-08-07</meta:user-defined>
    <meta:user-defined meta:name="DCTERMS.W3CDTF/OVERHEIDop.jaargang">2026</meta:user-defined>
    <meta:user-defined meta:name="OVERHEIDop.publicationIssue">378347</meta:user-defined>
    <meta:user-defined meta:name="OVERHEIDop.GmbID/DC.identifier">gmb-2026-378347</meta:user-defined>
    <meta:user-defined meta:name="OVERHEIDop.versieInformatie"/>
  </office:meta>
</office:document-meta>
</file>