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oor het wijzigen van een reeds verleende vergunning ZBLA2026-000474 aan Smaragdweg 46 5527LB Hap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op 05-08-2026 besloten om de beslistermijn voor de aanvraag omgevingsvergunning voor het wijzigen van een reeds verleende vergunning ZBLA2026-000474 aan Smaragdweg 46 5527LB Hapert met maximaal zes weken te verlengen. Het kenmerk van de gemeente voor deze zaak is ZBLA2026-001105.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U kunt nu nog niet reageren. Tegen het verlengen van de beslistermijn kunt u geen bezwaarschrift of zienswijze indien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Vul dan het contactformulier in op de website https://www.bladel.nl/bouwplannen-en-bouwtekeningen-bekijken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7834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105</meta:user-defined>
    <meta:user-defined meta:name="DCTERMS.abstract">wijzigen van een reeds verleende vergunning ZBLA2026-000474</meta:user-defined>
    <dc:language>nl</dc:language>
    <meta:user-defined meta:name="OVERHEIDop.locatietype/OVERHEIDop.gebiedsmarkering">Vlak</meta:user-defined>
    <meta:user-defined meta:name="DC.title">Verlengen beslistermijn voor het wijzigen van een reeds verleende vergunning ZBLA2026-000474 aan Smaragdweg 46 5527LB Hape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46</meta:user-defined>
    <meta:user-defined meta:name="OVERHEIDop.GmbID/DC.identifier">gmb-2026-378346</meta:user-defined>
    <meta:user-defined meta:name="OVERHEIDop.versieInformatie"/>
  </office:meta>
</office:document-meta>
</file>