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Nijhofflaan 27, 3906 EV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Nijhofflaan 27, 3906 EV in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05-08-2026</text:p>
            <text:p text:style-name="common-al">CLZ-00015393, realiseren van een overkapping ,</text:p>
            <text:p text:style-name="common-al">op het perceel: Nijhofflaan 27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834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393</meta:user-defined>
    <dc:language>nl</dc:language>
    <meta:user-defined meta:name="OVERHEIDop.locatietype/OVERHEIDop.gebiedsmarkering">Punt</meta:user-defined>
    <meta:user-defined meta:name="DC.title">Publicatie verleende vergunning Nijhofflaan 27, 3906 EV in Veen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45</meta:user-defined>
    <meta:user-defined meta:name="OVERHEIDop.GmbID/DC.identifier">gmb-2026-378345</meta:user-defined>
    <meta:user-defined meta:name="OVERHEIDop.versieInformatie"/>
  </office:meta>
</office:document-meta>
</file>