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aanvraag: houden van een promotionele actie t.b.v. de Umob-app voor deelmobiliteit,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Zaaknummer: EHV-ZP2026-007538</text:p>
            <text:p text:style-name="common-al">Omschrijving: houden van een promotionele actie t.b.v. de Umob-app voor deelmobiliteit</text:p>
            <text:p text:style-name="common-al">Adres: 18 Septemberplein</text:p>
            <text:p text:style-name="common-al">Soort aanvraag: Vergunningmarktplaats, Promotiestandplaats</text:p>
            <text:p text:style-name="common-al">Besluit: Verleend</text:p>
            <text:p text:style-name="common-al">Datum verzending: 05-08-2026</text:p>
            <text:p text:style-name="common-al">Heeft u direct belang bij deze beslissing? Dan kunt u binnen zes weken, na 05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Heeft u een spoedeisend belang? Het bezwaarschrift houdt de werking van het besluit niet tegen.</text:p>
            <text:p text:style-name="last-al">U kunt naast het bezwaarschrift de voorzieningenrechter vragen om een voorlopige voorziening. Richt uw verzoek aan de rechtbank Oost-Brabant, sector Bestuursrecht, Postbus 90125, 5200 MA 's-Hertogenbosch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8344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4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4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538</meta:user-defined>
    <meta:user-defined meta:name="DCTERMS.abstract">houden van een promotionele actie t.b.v. de Umob-app voor deelmobiliteit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Besluit op aanvraag: houden van een promotionele actie t.b.v. de Umob-app voor deelmobiliteit,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344</meta:user-defined>
    <meta:user-defined meta:name="OVERHEIDop.GmbID/DC.identifier">gmb-2026-378344</meta:user-defined>
    <meta:user-defined meta:name="OVERHEIDop.versieInformatie"/>
  </office:meta>
</office:document-meta>
</file>