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Vogelenzangseweg 51b Vogelenz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bben we een aanvraag ontvangen voor het kappen van vier esdoorns op perceel Vogelenzangseweg 51b in Vogelenzang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83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685</meta:user-defined>
    <meta:user-defined meta:name="DCTERMS.abstract">Betreft: aanvraag op het adres Vogelenzangseweg 51b, 2114BB Vogelenzang voor Kap 4 esdoorns Vogelenzangseweg 51B</meta:user-defined>
    <dc:language>nl</dc:language>
    <meta:user-defined meta:name="OVERHEIDop.locatietype/OVERHEIDop.gebiedsmarkering">Vlak</meta:user-defined>
    <meta:user-defined meta:name="DC.title">Aanvraag omgevingsvergunning kap Vogelenzangseweg 51b Vogelenza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29</meta:user-defined>
    <meta:user-defined meta:name="OVERHEIDop.GmbID/DC.identifier">gmb-2026-378329</meta:user-defined>
    <meta:user-defined meta:name="OVERHEIDop.versieInformatie"/>
  </office:meta>
</office:document-meta>
</file>