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buiten behandeling gelaten, Oorsprongweg 24, 1871 AH Schoorl, het bouwen van een bedrijfspand (nieuwbouw), verzenddatum 5 augustus 2026 (Z2024-000063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83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6388</meta:user-defined>
    <meta:user-defined meta:name="DCTERMS.abstract">Oorsprongweg 24, 1871 AH Schoorl, het bouwen van een bedrijfspand (nieuwbouw), verzenddatum 5 augustus 2026 (Z2024-00006388)</meta:user-defined>
    <dc:language>nl</dc:language>
    <meta:user-defined meta:name="OVERHEIDop.locatietype/OVERHEIDop.gebiedsmarkering">Vlak</meta:user-defined>
    <meta:user-defined meta:name="OVERHEIDop.locatietype/OVERHEIDop.gebiedsmarkering">Punt</meta:user-defined>
    <meta:user-defined meta:name="DC.title">Gemeente Bergen, aanvraag omgevingsvergunning (regulier) buiten behandeling gelaten, Oorsprongweg 24, 1871 AH Schoorl, het bouwen van een bedrijfspand (nieuwbouw), verzenddatum 5 augustus 2026 (Z2024-00006388)</meta:user-defined>
    <meta:user-defined meta:name="DCTERMS.W3CDTF/DCTERMS.available">2026-08-07</meta:user-defined>
    <meta:user-defined meta:name="DCTERMS.W3CDTF/OVERHEIDop.jaargang">2026</meta:user-defined>
    <meta:user-defined meta:name="OVERHEIDop.publicationIssue">378325</meta:user-defined>
    <meta:user-defined meta:name="OVERHEIDop.GmbID/DC.identifier">gmb-2026-378325</meta:user-defined>
    <meta:user-defined meta:name="OVERHEIDop.versieInformatie"/>
  </office:meta>
</office:document-meta>
</file>