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Professor Verbernelaan met kadastrale aanduiding TBG01 AB 21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9 juli 2026, geregistreerd onder zaak(nummer) Z2026-00009846, aangaande:</text:p>
            <text:p text:style-name="common-al">Omschrijving/naam: <text:span text:style-name="nadrukvet">kappen 4 bomen (iepziekte)</text:span></text:p>
            <text:p text:style-name="common-al">Locatie/adres: <text:span text:style-name="nadrukvet">Professor Verbernelaan met kadastrale aanduiding TBG01 AB 2194</text:span></text:p>
            <text:p text:style-name="common-al">Besloten is de aangevraagde omgevings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41e257c8-8a7e-4cbc-9a9b-125bcccebbba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6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846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9846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832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9846</meta:user-defined>
    <meta:user-defined meta:name="DCTERMS.abstract">Z2026-00009846 - Verwijderen 4 iepen (iepziekte)</meta:user-defined>
    <dc:language>nl</dc:language>
    <meta:user-defined meta:name="OVERHEIDop.locatietype/OVERHEIDop.gebiedsmarkering">Vlak</meta:user-defined>
    <meta:user-defined meta:name="DC.title">Besluit op aanvraag omgevingsvergunning, Professor Verbernelaan met kadastrale aanduiding TBG01 AB 2194</meta:user-defined>
    <meta:user-defined meta:name="OVERHEIDop.datumEindeReactietermijn">2026-09-16</meta:user-defined>
    <meta:user-defined meta:name="OVERHEIDop.terinzageleggingBG">https://jeleefomgeving.nl/inzien/001172773/41e257c8-8a7e-4cbc-9a9b-125bcccebbba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23</meta:user-defined>
    <meta:user-defined meta:name="OVERHEIDop.GmbID/DC.identifier">gmb-2026-378323</meta:user-defined>
    <meta:user-defined meta:name="OVERHEIDop.versieInformatie"/>
  </office:meta>
</office:document-meta>
</file>