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A voor een Antiekmarkt in de Dorpsstraat te Zoetermeer op zaterdag 12 septem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5 augustus 2026 een besluit verzonden op de aanvraag met zaaknummer 2026-081957 voor een evenementenvergunning voor het organiseren van een Antiekmarkt in de Dorpsstraat op 12 september 2026 van 9.00 uur tot 16.00 uu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831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081957</meta:user-defined>
    <meta:user-defined meta:name="DCTERMS.abstract">evenementenvergunning Antiekmarkt Dorpsstraat op 12 sept 2026</meta:user-defined>
    <dc:language>nl</dc:language>
    <meta:user-defined meta:name="OVERHEIDop.locatietype/OVERHEIDop.gebiedsmarkering">Punt</meta:user-defined>
    <meta:user-defined meta:name="DC.title">Kennisgeving besluit evenementenvergunning A voor een Antiekmarkt in de Dorpsstraat te Zoetermeer op zaterdag 12 september 2026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15</meta:user-defined>
    <meta:user-defined meta:name="OVERHEIDop.GmbID/DC.identifier">gmb-2026-378315</meta:user-defined>
    <meta:user-defined meta:name="OVERHEIDop.versieInformatie"/>
  </office:meta>
</office:document-meta>
</file>