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ldonksestraat 14, 6595NC Ottersum - </text:span>het uitbreiden van een stal  (Z2026-00001046, ontvangstdatum 30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831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46</meta:user-defined>
    <meta:user-defined meta:name="DCTERMS.abstract">Betreft: aanvraag Omgevingsvergunning - Aaldonksestraat 14, 6595NC Ottersum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13</meta:user-defined>
    <meta:user-defined meta:name="OVERHEIDop.GmbID/DC.identifier">gmb-2026-378313</meta:user-defined>
    <meta:user-defined meta:name="OVERHEIDop.versieInformatie"/>
  </office:meta>
</office:document-meta>
</file>