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oosduinsekade 527, 2571 CN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58559</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Loosduinsekade 527, 2571 CN 's-Gravenhage</text:p>
            <text:p text:style-name="common-al">
            
          </text:p>
            <text:p text:style-name="common-al">
            <text:span text:style-name="nadrukvet">
              <text:span text:style-name="nadrukcur">Datum bekendmaking besluit:</text:span>
            </text:span> 04-08-2026</text:p>
            <text:p text:style-name="common-al">
            
          </text:p>
            <text:p text:style-name="common-al">Op 27 mei 2026 hebben wij uw aanvraag ontvangen. U vraagt toestemming voor het aanleggen van laagspanningskabels middels persing en open ontgraving ten behoeve van een laadpaal ter hoogte van de locatie Loosduinsekade huisnummer 527 in Den Haag. De aanvraag is ingediend van 22 juli 2026 tot en met 31 december 2026.</text:p>
            <text:p text:style-name="common-al">
            
          </text:p>
            <text:p text:style-name="common-al">
            <text:span text:style-name="nadrukvet">Ons besluit: u krijgt toestemming</text:span>
          </text:p>
            <text:p text:style-name="common-al">De wegbeheerder van het stadsdeel Escamp heeft geen bezwaar tegen uw aanvraag. Wij zien ook geen reden om de aanvraag te weigeren. Daarom beoordelen wij uw aanvraag positief. U krijgt toestemming voor het aanleggen van laagspanningskabels middels persing en open ontgraving ten behoeve van een laadpaal. En om verkeersmaatregelen te nemen (volgens bijgevoegde tekeningen, in bijlage 3).</text:p>
            <text:p text:style-name="common-al">
            
          </text:p>
            <text:p text:style-name="common-al">•	Werkzaamheden: aanleggen van laagspanningskabels middels persing en open ontgraving ten behoeve van een laadpaal</text:p>
            <text:p text:style-name="common-al">•	Locatie: Loosduinsekade 527.  </text:p>
            <text:p text:style-name="common-al">•	Geldig van: 4 augustus 2026 tot en met 31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Geanonimiseerd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5 juni 2026 voor advies voorgelegd aan onderstaande partijen.</text:p>
            <text:p text:style-name="common-al">
            
          </text:p>
            <text:p text:style-name="common-al">Advies wegbeheerder van het stadsdeel Escamp</text:p>
            <text:p text:style-name="common-al">In het advies van 3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Werkzaamheden met bewonersbrief plaatsen met update planning in LTC ten minste 3 dagen van tevoren inclusief TVM afzetting plus de bewonersbrief. Check in LTC voor afstemming met omliggende projecten.</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Tenminste 1,20m trottoir beschikbaar houd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Uiterlijk iedere vrijdag voor 14.00 uur de restmaterialen en afval afvoeren naar erkende verwerker en terrein schoon en netjes achterlaten.</text:p>
            <text:p text:style-name="common-al">•	Het project streeft er naar in verband met hoge parkeerdruk zo veel mogelijk parkeervakken beschikbaar te houden voor de buurt.</text:p>
            <text:p text:style-name="common-al">•	het is niet toegestaan om werkzaamheden uit te voeren in de periode van 20 december 2026 tot en met 4 januari 2027. Voorgeschreven wordt om tussen kerst en oud en nieuw de straat dicht te straten en de opslaglocatie leeg te maken inclusief herstel en alles af te voeren inclusief de bouwhekk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Na gereed werkzaamheden schouw een week van tevoren plannen met de assistent-wegbeheerder van het stadsdeel Escamp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3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58559</meta:user-defined>
    <meta:user-defined meta:name="DCTERMS.abstract">Het uitvoeren van wegwerkzaamheden van 22-07-2026 t/m 31-12-2026, ter hoogte van locatie Loosduinsekade 527</meta:user-defined>
    <dc:language>nl</dc:language>
    <meta:user-defined meta:name="OVERHEIDop.locatietype/OVERHEIDop.gebiedsmarkering">Punt</meta:user-defined>
    <meta:user-defined meta:name="DC.title">APV vergunning - Besluiten, Loosduinsekade 527, 2571 CN 's-Gravenhage</meta:user-defined>
    <meta:user-defined meta:name="OVERHEIDop.datumEindeReactietermijn">2026-09-15</meta:user-defined>
    <meta:user-defined meta:name="OVERHEIDop.terinzageleggingBG">https://www.digitale-inzage.nl/Den%20Haag/dossier/iu9tkNFIGECYJE_rTd4kSg</meta:user-defined>
    <meta:user-defined meta:name="DCTERMS.W3CDTF/DCTERMS.available">2026-08-07</meta:user-defined>
    <meta:user-defined meta:name="DCTERMS.W3CDTF/OVERHEIDop.jaargang">2026</meta:user-defined>
    <meta:user-defined meta:name="OVERHEIDop.publicationIssue">378311</meta:user-defined>
    <meta:user-defined meta:name="OVERHEIDop.GmbID/DC.identifier">gmb-2026-378311</meta:user-defined>
    <meta:user-defined meta:name="OVERHEIDop.versieInformatie"/>
  </office:meta>
</office:document-meta>
</file>