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melding brandveilig gebruik, Kleveringweg 24 2616LZ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everingweg 24 2616LZ Delft |melding brandveilig gebruik, 05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83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36</meta:user-defined>
    <meta:user-defined meta:name="DCTERMS.abstract">Melding brandveilig gebr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melding brandveilig gebruik, Kleveringweg 24 2616LZ Delf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10</meta:user-defined>
    <meta:user-defined meta:name="OVERHEIDop.GmbID/DC.identifier">gmb-2026-378310</meta:user-defined>
    <meta:user-defined meta:name="OVERHEIDop.versieInformatie"/>
  </office:meta>
</office:document-meta>
</file>