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mgevingsvergunning, Herbestemmen van het voormalige Jos-Pé-gebouw naar 19 appartementen, een tiny house en een kleinschalige horecagelegenheid, Nieuwe Kade 1A te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Gedeeltelijk verleend/gedeeltelijk geweigerd</text:span>
          </text:p>
            <text:p text:style-name="common-al">Zaakid: ODRA25AB2138 </text:p>
            <text:p text:style-name="common-al">Omschrijving: </text:p>
            <text:p text:style-name="common-al">Adres: Nieuwe Kade 1A te Arnhem</text:p>
            <text:p text:style-name="common-al">Activiteit: Bouwactiviteit (technisch) Bouwactiviteit (omgevingsplan) </text:p>
            <text:p text:style-name="common-al">Besluit: De omgevingsvergunning wordt verleend voor de volgende activiteit: Een bouwactiviteit als bedoeld in artikel 5.1, lid 2 onder a van de Omgevingswet. De omgevingsvergunning wordt geweigerd voor de volgende activiteit: Een omgevingsplanactiviteit voor een bouwactiviteit te verrichten en het te bouwen bouwwerk in stand te houden en te gebruiken als bedoeld in artikel 5.1, lid 1 onder a van de Omgevingswet</text:p>
            <text:p text:style-name="common-al">Verzenddatum: 30-07-202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
            <text:p text:style-name="common-al">Voor meer informatie over de voorlopige voorziening zie: www.rechtspraak.nl.</text:p>
            <text:p text:style-name="common-al"/>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830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0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0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rnhem - Besluit Omgevingsvergunning, Herbestemmen van het voormalige Jos-Pé-gebouw naar 19 appartementen, een tiny house en een kleinschalige horecagelegenheid, Nieuwe Kade 1A te Arnhem</meta:user-defined>
    <meta:user-defined meta:name="DCTERMS.W3CDTF/DCTERMS.available">2026-08-07</meta:user-defined>
    <meta:user-defined meta:name="DCTERMS.W3CDTF/OVERHEIDop.jaargang">2026</meta:user-defined>
    <meta:user-defined meta:name="OVERHEIDop.publicationIssue">378304</meta:user-defined>
    <meta:user-defined meta:name="OVERHEIDop.GmbID/DC.identifier">gmb-2026-378304</meta:user-defined>
    <meta:user-defined meta:name="OVERHEIDop.versieInformatie"/>
  </office:meta>
</office:document-meta>
</file>