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zonneschermen en reclame aan Markt 57 2611G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57 2611GS Delft | het plaatsen van zonneschermen en reclame | 05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35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829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Z2026-002735</meta:user-defined>
    <meta:user-defined meta:name="DCTERMS.abstract">zonneschermen (markiezen) en reclame op het ra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zonneschermen en reclame aan Markt 57 2611GS Delf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98</meta:user-defined>
    <meta:user-defined meta:name="OVERHEIDop.GmbID/DC.identifier">gmb-2026-378298</meta:user-defined>
    <meta:user-defined meta:name="OVERHEIDop.versieInformatie"/>
  </office:meta>
</office:document-meta>
</file>