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erk of werkzaamheid uitvoeren (TGP AM 2021 UITB LT6E), Leeuwerikstraat 13 2333VV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4817</text:p>
            <text:p text:style-name="common-al">
            <text:span text:style-name="nadrukvet">Ingekomen:</text:span> 05-08-2026</text:p>
            <text:p text:style-name="common-al">
            <text:span text:style-name="nadrukvet">Locatie:</text:span> Leeuwerikstraat 13 2333VV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4817" xlink:type="simple">publicatiesomgevingsvergunningen@leiden.nl</text:a> de volgende gegevens:</text:p>
            <text:p text:style-name="common-al">-het kenmerk van de aanvraag: Z/26/402481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82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4817</meta:user-defined>
    <meta:user-defined meta:name="DCTERMS.abstract">werk of werkzaamheid uitvoeren (TGP AM 2021 UITB LT6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erk of werkzaamheid uitvoeren (TGP AM 2021 UITB LT6E), Leeuwerikstraat 13 2333VV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20_Samenvatting 000|exb-2026-28221</meta:user-defined>
    <meta:user-defined meta:name="OVERHEIDop.publicationIssue">378295</meta:user-defined>
    <meta:user-defined meta:name="OVERHEIDop.GmbID/DC.identifier">gmb-2026-378295</meta:user-defined>
    <meta:user-defined meta:name="OVERHEIDop.versieInformatie"/>
  </office:meta>
</office:document-meta>
</file>