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legaliseren van de geplaatste vlaggenmasten, Heerlenstraat 0 Woonboulevard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18</text:p>
            <text:p text:style-name="common-al">Omschrijving: het legaliseren van de geplaatste vlaggenmasten</text:p>
            <text:p text:style-name="common-al">Adres: Heerlenstraat 0 Woonboulevard te Arnhem</text:p>
            <text:p text:style-name="common-al">Activiteiten: Bouwactiviteit (omgevingsplan)</text:p>
            <text:p text:style-name="common-al">Besluit: Verlenging beslistermijn</text:p>
            <text:p text:style-name="common-al">Datum ondertekening: 05-08-2026</text:p>
            <text:p text:style-name="last-al">Datum verzending: 05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828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rnhem - Verlenging beslistermijn Omgevingsvergunning, het legaliseren van de geplaatste vlaggenmasten, Heerlenstraat 0 Woonboulevard te Arnhe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89</meta:user-defined>
    <meta:user-defined meta:name="OVERHEIDop.GmbID/DC.identifier">gmb-2026-378289</meta:user-defined>
    <meta:user-defined meta:name="OVERHEIDop.versieInformatie"/>
  </office:meta>
</office:document-meta>
</file>