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realiseren van 5 hotelsuites op de verdiepingen van een gemeentelijk monument, Velperweg 23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794</text:p>
            <text:p text:style-name="common-al">Omschrijving: het realiseren van 5 hotelsuites op de verdiepingen van een gemeentelijk monument</text:p>
            <text:p text:style-name="common-al">Adres: Velperweg 23 te Arnhem</text:p>
            <text:p text:style-name="common-al">Activiteiten: Bouwactiviteit (technisch)</text:p>
            <text:p text:style-name="common-al">Besluit: Verlenging beslistermijn</text:p>
            <text:p text:style-name="common-al">Datum ondertekening: 27-06-2026</text:p>
            <text:p text:style-name="last-al">Datum verzending: 27-06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82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realiseren van 5 hotelsuites op de verdiepingen van een gemeentelijk monument, Velperweg 23 te Arn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85</meta:user-defined>
    <meta:user-defined meta:name="OVERHEIDop.GmbID/DC.identifier">gmb-2026-378285</meta:user-defined>
    <meta:user-defined meta:name="OVERHEIDop.versieInformatie"/>
  </office:meta>
</office:document-meta>
</file>