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uinhoop Festival op 16, 17 en 18 oktober 2026 aan Heiakkerweg ongenummerd in Oost West en Middelbeers</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5-08-2026 een vergunning APV-Bijzondere wet verleend. De gemeente geeft hiermee toestemming voor het Puinhoop Festival op 16, 17 en 18 oktober 2026 aan Heiakkerweg ongenummerd in Oost West en Middelbeers. Het kenmerk van de gemeente voor deze zaak is 08237763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782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82377637</meta:user-defined>
    <meta:user-defined meta:name="DCTERMS.abstract">Puinhoop Festival op 16, 17 en 18 oktober 2026</meta:user-defined>
    <dc:language>nl</dc:language>
    <meta:user-defined meta:name="OVERHEIDop.locatietype/OVERHEIDop.gebiedsmarkering">Lijn</meta:user-defined>
    <meta:user-defined meta:name="DC.title">Vergunning voor het Puinhoop Festival op 16, 17 en 18 oktober 2026 aan Heiakkerweg ongenummerd in Oost West en Middelbeers</meta:user-defined>
    <meta:user-defined meta:name="DCTERMS.W3CDTF/DCTERMS.available">2026-08-07</meta:user-defined>
    <meta:user-defined meta:name="DCTERMS.W3CDTF/OVERHEIDop.jaargang">2026</meta:user-defined>
    <meta:user-defined meta:name="OVERHEIDop.publicationIssue">378282</meta:user-defined>
    <meta:user-defined meta:name="OVERHEIDop.GmbID/DC.identifier">gmb-2026-378282</meta:user-defined>
    <meta:user-defined meta:name="OVERHEIDop.versieInformatie"/>
  </office:meta>
</office:document-meta>
</file>