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ontvangen voor het plaatsen van een betonnen fietsbrug (fietsontsluiting Vroondaal Noord II), Orberlaan ter hoogte van 43 en 41B (aangevraagd als Oorberlaan t.h.v. Graafschap Hollandlaan te Den Haag) te Monst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delen mee dat zij de volgende aanvraag Omgevingsvergunning hebben ontvangen op 20 juli 2026.</text:p>
            <text:p text:style-name="common-al">
            <text:span text:style-name="nadrukvet">Dossiernummer: </text:span>Z2026-00006423</text:p>
            <text:p text:style-name="common-al">
            <text:span text:style-name="nadrukvet">Omschrijving: </text:span>het plaatsen van een betonnen fietsbrug (fietsontsluiting Vroondaal Noord II)</text:p>
            <text:p text:style-name="common-al">
            <text:span text:style-name="nadrukvet">Locatie: </text:span>Orberlaan ter hoogte van 43 en 41B (aangevraagd als Oorberlaan t.h.v. Graafschap Hollandlaan te Den Haag) te Monster</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Dit betekent dat u tegen deze kennisgeving geen bezwaar kunt maken, geen zienswijze naar voren kunt brengen of beroep kunt instellen. Dit is pas mogelijk zodra er op de aanvraag Omgevingsvergunning een besluit is genomen. De kennisgeving van het besluit op de aanvraag Omgevingsvergunning gebeurt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828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423</meta:user-defined>
    <meta:user-defined meta:name="DCTERMS.abstract">Orberlaan ter hoogte van 43 en 41B (aangevraagd als Oorberlaan t.h.v. Graafschap Hollandlaan te Den Haag) te Monster</meta:user-defined>
    <dc:language>nl</dc:language>
    <meta:user-defined meta:name="OVERHEIDop.locatietype/OVERHEIDop.gebiedsmarkering">Vlak</meta:user-defined>
    <meta:user-defined meta:name="DC.title">Aanvraag Omgevingsvergunning ontvangen voor het plaatsen van een betonnen fietsbrug (fietsontsluiting Vroondaal Noord II), Orberlaan ter hoogte van 43 en 41B (aangevraagd als Oorberlaan t.h.v. Graafschap Hollandlaan te Den Haag) te Monster</meta:user-defined>
    <meta:user-defined meta:name="DCTERMS.W3CDTF/DCTERMS.available">2026-08-07</meta:user-defined>
    <meta:user-defined meta:name="DCTERMS.W3CDTF/OVERHEIDop.jaargang">2026</meta:user-defined>
    <meta:user-defined meta:name="OVERHEIDop.publicationIssue">378280</meta:user-defined>
    <meta:user-defined meta:name="OVERHEIDop.GmbID/DC.identifier">gmb-2026-378280</meta:user-defined>
    <meta:user-defined meta:name="OVERHEIDop.versieInformatie"/>
  </office:meta>
</office:document-meta>
</file>