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kappen van 24 bomen - t.h.v. Frisia achter de eerste twee kavels aan de Excelsior in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h.v. Frisia achter de eerste twee kavels aan de Excelsior in Drachten, het kappen van 24 bomen, Z2026-00002052, datum bekendmaking: 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82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52</meta:user-defined>
    <meta:user-defined meta:name="DCTERMS.abstract">Verleende omgevingsvergunning, t.h.v. Frisia achter de eerste twee kavels aan de Excelsior in Drachten, het kappen van 24 bomen, zaaknummer: Z2026-00002052, datum bekendmaking: 5 augustus 2026</meta:user-defined>
    <dc:language>nl</dc:language>
    <meta:user-defined meta:name="OVERHEIDop.locatietype/OVERHEIDop.gebiedsmarkering">Vlak</meta:user-defined>
    <meta:user-defined meta:name="DC.title">Gemeente Smallingerland - verlening omgevingsvergunning - het kappen van 24 bomen - t.h.v. Frisia achter de eerste twee kavels aan de Excelsior in Drachten</meta:user-defined>
    <meta:user-defined meta:name="DCTERMS.W3CDTF/DCTERMS.available">2026-08-07</meta:user-defined>
    <meta:user-defined meta:name="DCTERMS.W3CDTF/OVERHEIDop.jaargang">2026</meta:user-defined>
    <meta:user-defined meta:name="OVERHEIDop.publicationIssue">378278</meta:user-defined>
    <meta:user-defined meta:name="OVERHEIDop.GmbID/DC.identifier">gmb-2026-378278</meta:user-defined>
    <meta:user-defined meta:name="OVERHEIDop.versieInformatie"/>
  </office:meta>
</office:document-meta>
</file>