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Doesburg - Verlenging beslistermijn Omgevingsvergunning, het renoveren van het dak, dakkapellen en voegwerk, Meipoortstraat 32 te Doesbur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Burgemeester en wethouders maken bekend dat zij de beslistermijn voor de volgende aanvraag voor een Omgevingsvergunning hebben verlengd.</text:p>
            <text:p text:style-name="common-al"/>
            <text:p text:style-name="common-al">Zaakid: N26AB.0864</text:p>
            <text:p text:style-name="common-al">Omschrijving: het renoveren van het dak, dakkapellen en voegwerk</text:p>
            <text:p text:style-name="common-al">Adres: Meipoortstraat 32 te Doesburg</text:p>
            <text:p text:style-name="common-al">Activiteiten: Bouwactiviteit (omgevingsplan), Rijksmonumentenactiviteit met betrekking tot een gebouwd of aangelegd monument</text:p>
            <text:p text:style-name="common-al">Besluit: Verlenging beslistermijn</text:p>
            <text:p text:style-name="common-al">Datum ondertekening: 29-07-2026</text:p>
            <text:p text:style-name="last-al">Datum verzending: 29-07-2026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esburg</text:p>
            </table:table-cell>
            <table:table-cell office:value-type="string" table:style-name="header.C">
              <text:p text:style-name="headerright"><text:span text:style-name="nr">Nr. 378274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274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274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Doesbu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oesburg</meta:user-defined>
    <meta:user-defined meta:name="OVERHEID.Gemeente/OVERHEID.authority">Doesburg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Gemeente Doesburg - Verlenging beslistermijn Omgevingsvergunning, het renoveren van het dak, dakkapellen en voegwerk, Meipoortstraat 32 te Doesburg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8274</meta:user-defined>
    <meta:user-defined meta:name="OVERHEIDop.GmbID/DC.identifier">gmb-2026-378274</meta:user-defined>
    <meta:user-defined meta:name="OVERHEIDop.versieInformatie"/>
  </office:meta>
</office:document-meta>
</file>