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rekweg 205, 2516 SH 's-Gravenhage, Trekweg 207, 2516 SH 's-Gravenhage, Trekweg 209, 2516 SH 's-Gravenhage, Trekweg 211, 2516 SH 's-Gravenhage, Trekweg 213, 2516 SJ 's-Gravenhage, Trekw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Trekweg 205 tot en met 263</text:span>
          </text:p>
            <text:p text:style-name="common-al">
            <text:span text:style-name="nadrukvet">
              <text:span text:style-name="nadrukcur"/>
            </text:span>
          </text:p>
            <text:p text:style-name="common-al">
            <text:span text:style-name="nadrukvet">
              <text:span text:style-name="nadrukcur">Ons kenmerk: </text:span>
            </text:span>VTH2026-65959</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Trekweg 205, 2516 SH 's-Gravenhage, Trekweg 207, 2516 SH 's-Gravenhage, Trekweg 209, 2516 SH 's-Gravenhage, Trekweg 211, 2516 SH 's-Gravenhage, Trekweg 213, 2516 SJ 's-Gravenhage, Trekweg 217, 2516 SJ 's-Gravenhage, Trekweg 219, 2516 SJ 's-Gravenhage, Trekweg 223, 2516 SJ 's-Gravenhage, Trekweg 225, 2516 SJ 's-Gravenhage, Trekweg 229, 2516 SJ 's-Gravenhage, Trekweg 231, 2516 SJ 's-Gravenhage, Trekweg 233, 2516 SJ 's-Gravenhage, Trekweg 237, 2516 SK 's-Gravenhage, Trekweg 239, 2516 SK 's-Gravenhage, Trekweg 243, 2516 SK 's-Gravenhage, Trekweg 245, 2516 SK 's-Gravenhage, Trekweg 249, 2516 SK 's-Gravenhage, Trekweg 251, 2516 SK 's-Gravenhage, Trekweg 255, 2516 SK 's-Gravenhage, Trekweg 257, 2516 SK 's-Gravenhage, Trekweg 259, 2516 SK 's-Gravenhage, Trekweg 261, 2516 SL 's-Gravenhage, Trekweg 263, 2516 SL 's-Gravenhage</text:p>
            <text:p text:style-name="common-al">
            
          </text:p>
            <text:p text:style-name="common-al">
            <text:span text:style-name="nadrukvet">
              <text:span text:style-name="nadrukcur">Ontvangstdatum aanvraag:</text:span>
            </text:span>
          </text:p>
            <text:p text:style-name="common-al">0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27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7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959</meta:user-defined>
    <meta:user-defined meta:name="DCTERMS.abstract">het verwijderen van asbesthoudende materialen uit de panden Trekweg 205 tot en met 26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Trekweg 205, 2516 SH 's-Gravenhage, Trekweg 207, 2516 SH 's-Gravenhage, Trekweg 209, 2516 SH 's-Gravenhage, Trekweg 211, 2516 SH 's-Gravenhage, Trekweg 213, 2516 SJ 's-Gravenhage, Trekwe</meta:user-defined>
    <meta:user-defined meta:name="DCTERMS.W3CDTF/DCTERMS.available">2026-08-07</meta:user-defined>
    <meta:user-defined meta:name="DCTERMS.W3CDTF/OVERHEIDop.jaargang">2026</meta:user-defined>
    <meta:user-defined meta:name="OVERHEIDop.publicationIssue">378271</meta:user-defined>
    <meta:user-defined meta:name="OVERHEIDop.GmbID/DC.identifier">gmb-2026-378271</meta:user-defined>
    <meta:user-defined meta:name="OVERHEIDop.versieInformatie"/>
  </office:meta>
</office:document-meta>
</file>