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vergunning Rembrandtpark 2 t/m 88 in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 Rembrandtpark 2 t/m 88 in Veenendaal</text:span>
          </text:p>
            <text:p text:style-name="common-al">Burgemeester en wethouders van de gemeente Veenendaal maken bekend dat de volgende omgevingsvergunning is <text:span text:style-name="nadrukvet">verleend</text:span>:</text:p>
            <text:p text:style-name="common-al">CLZ-00015293, vervangen van gevelkozijnen en het isoleren van de bestaande gevels en het dak,</text:p>
            <text:p text:style-name="common-al">op het perceel: Rembrandtpark 2  t/m 88 in Veenendaal.</text:p>
            <text:p text:style-name="common-al">
            
          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
            
          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.Of schriftelijk door uw bezwaarschrift te richten aan burgemeester en wethouders van de gemeente Veenendaal, Postbus 1100, 3900 BC Veenendaal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7827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7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7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293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Publicatie verleende vergunning Rembrandtpark 2 t/m 88 in Veenenda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70</meta:user-defined>
    <meta:user-defined meta:name="OVERHEIDop.GmbID/DC.identifier">gmb-2026-378270</meta:user-defined>
    <meta:user-defined meta:name="OVERHEIDop.versieInformatie"/>
  </office:meta>
</office:document-meta>
</file>