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6060501035, Sportlaan 1, 2641 AZ Pijnac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het veranderen van de constructie</text:p>
            <text:p text:style-name="common-al">DSO-Verzoeknummer: 2026060501035</text:p>
            <text:p text:style-name="common-al">Locatie: Sportlaan 1, 2641 AZ Pijnacker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>Datum besluit: 05-08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6060501035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7826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6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6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73812</meta:user-defined>
    <meta:user-defined meta:name="DCTERMS.abstract">het veranderen van de constructi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ende omgevingsvergunning: 2026060501035, Sportlaan 1, 2641 AZ Pijnacke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69</meta:user-defined>
    <meta:user-defined meta:name="OVERHEIDop.GmbID/DC.identifier">gmb-2026-378269</meta:user-defined>
    <meta:user-defined meta:name="OVERHEIDop.versieInformatie"/>
  </office:meta>
</office:document-meta>
</file>