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schilderen en onderhouden van de gevels, Visschersplein 188, 3511LX Utrecht, GU-Z2026-00557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isschersplein 188, 3511LX Utrecht</text:p>
            <text:p text:style-name="common-al">GU-Z2026-0055769</text:p>
            <text:p text:style-name="common-al">Toelichting: het schilderen en onderhouden van de gevels</text:p>
            <text:p text:style-name="common-al">Datum besluit: 5 augustus 2026</text:p>
            <text:p text:style-name="common-al">Einddatum bezwaartermijn: 16 septem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82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5769</meta:user-defined>
    <meta:user-defined meta:name="DCTERMS.abstract">Toelichting: het schilderen en onderhouden van de gevels</meta:user-defined>
    <dc:language>nl</dc:language>
    <meta:user-defined meta:name="OVERHEIDop.locatietype/OVERHEIDop.gebiedsmarkering">Vlak</meta:user-defined>
    <meta:user-defined meta:name="DC.title">Aanvraag omgevingsvergunning buiten behandeling gelaten, het schilderen en onderhouden van de gevels, Visschersplein 188, 3511LX Utrecht, GU-Z2026-0055769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68</meta:user-defined>
    <meta:user-defined meta:name="OVERHEIDop.GmbID/DC.identifier">gmb-2026-378268</meta:user-defined>
    <meta:user-defined meta:name="OVERHEIDop.versieInformatie"/>
  </office:meta>
</office:document-meta>
</file>