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Lingewaard - volledige melding in het kader van de Omgevingswet, Mobiel breken van bouw- en sloopafval 20260803 00016, 't Veld  X-194116 Y-435227 te Angeren.  Meld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maken bekend dat zij de volgende melding in het kader van Omgevingswet hebben ontvangen: </text:p>
            <text:p text:style-name="common-al">Omschrijving: Mobiel breken van bouw- en sloopafval 20260803 00016.</text:p>
            <text:p text:style-name="common-al">Het voornemen is om ter plaatse van de locatie't Veld  X-194116 Y-435227 te Angeren bouw- en sloopafval mobiel te breken.</text:p>
            <text:p text:style-name="common-al"/>
            <text:p text:style-name="common-al">De publicatie van deze melding heeft uitsluitend een informatief karakter; er kunnen geen bezwaren worden ingediend.</text:p>
            <text:p text:style-name="common-al">Zaakid: N26MA.2301</text:p>
            <text:p text:style-name="common-al">Datum indiening: 03-08-2026</text:p>
            <text:p text:style-name="tussenkopcur">Wilt u meer weten?</text:p>
            <text:p text:style-name="common-al">Bel de Omgevingsdienst Groene Metropool (ODGM), telefoonnummer 026 3771600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Burgemeester en Wethouders van Lingewaard</text:span></text:p>
            <text:p><text:span text:style-name="func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ingewaard</text:p>
            </table:table-cell>
            <table:table-cell office:value-type="string" table:style-name="header.C">
              <text:p text:style-name="headerright"><text:span text:style-name="nr">Nr. 378266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26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26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Linge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ingewaard</meta:user-defined>
    <meta:user-defined meta:name="OVERHEID.Gemeente/OVERHEID.authority">Lingewaar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Punt</meta:user-defined>
    <meta:user-defined meta:name="DC.title">Gemeente Lingewaard - volledige melding in het kader van de Omgevingswet, Mobiel breken van bouw- en sloopafval 20260803 00016, 't Veld  X-194116 Y-435227 te Angeren.  Melding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266</meta:user-defined>
    <meta:user-defined meta:name="OVERHEIDop.GmbID/DC.identifier">gmb-2026-378266</meta:user-defined>
    <meta:user-defined meta:name="OVERHEIDop.versieInformatie"/>
  </office:meta>
</office:document-meta>
</file>