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Melding brandveilig gebruik, Rotterdamseweg 246 2628A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tterdamseweg 246 2628AS Delft |Melding brandveilig gebruik, 05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826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491</meta:user-defined>
    <meta:user-defined meta:name="DCTERMS.abstract">Melding brandveilig gebruik - Rotterdamseweg 24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 niet akkoord, Melding brandveilig gebruik, Rotterdamseweg 246 2628AS Delf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64</meta:user-defined>
    <meta:user-defined meta:name="OVERHEIDop.GmbID/DC.identifier">gmb-2026-378264</meta:user-defined>
    <meta:user-defined meta:name="OVERHEIDop.versieInformatie"/>
  </office:meta>
</office:document-meta>
</file>