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Toepassen van grond of baggerspecie op of in de landbodem 20260728 01274, Vijzelpad 11 te Doornenburg.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728 01274.</text:p>
            <text:p text:style-name="common-al">Het voornemen is om ter plaatse van de locatie Vijzelpad 11 te Doornenburg grond of baggerspecie op of in de landbodem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264</text:p>
            <text:p text:style-name="common-al">Datum indiening: 28-07-2026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7826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Lingewaard - volledige melding in het kader van de Omgevingswet, Toepassen van grond of baggerspecie op of in de landbodem 20260728 01274, Vijzelpad 11 te Doornenburg.  Meld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62</meta:user-defined>
    <meta:user-defined meta:name="OVERHEIDop.GmbID/DC.identifier">gmb-2026-378262</meta:user-defined>
    <meta:user-defined meta:name="OVERHEIDop.versieInformatie"/>
  </office:meta>
</office:document-meta>
</file>