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 - volledige melding in het kader van de Omgevingswet, Toepassen van grond of baggerspecie op of in de landbodem 20260429 02012, Rijnstraat X-196886 Y-434128 te Doornenburg. 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melding in het kader van Omgevingswet hebben ontvangen: </text:p>
            <text:p text:style-name="common-al">Omschrijving: Toepassen van grond of baggerspecie op of in de landbodem 20260429 02012.</text:p>
            <text:p text:style-name="common-al">Het voornemen is om ter plaatse van de locatie Rijnstraat  X-196886 Y-434128 te Doornenburg grond of baggerspecie op of in de landbodem toe te passen.</text:p>
            <text:p text:style-name="common-al"/>
            <text:p text:style-name="common-al">De publicatie van deze melding heeft uitsluitend een informatief karakter; er kunnen geen bezwaren worden ingediend.</text:p>
            <text:p text:style-name="common-al">Zaakid: N26MA.1336</text:p>
            <text:p text:style-name="common-al">Datum indiening: 29-04-2026</text:p>
            <text:p text:style-name="tussenkopcur">Wilt u meer weten?</text:p>
            <text:p text:style-name="common-al">Bel de Omgevingsdienst Groene Metropool (ODGM), telefoonnummer 026 377160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Lingewaard</text:span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7826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6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6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unt</meta:user-defined>
    <meta:user-defined meta:name="DC.title">Gemeente Lingewaard - volledige melding in het kader van de Omgevingswet, Toepassen van grond of baggerspecie op of in de landbodem 20260429 02012, Rijnstraat X-196886 Y-434128 te Doornenburg.  Meldi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60</meta:user-defined>
    <meta:user-defined meta:name="OVERHEIDop.GmbID/DC.identifier">gmb-2026-378260</meta:user-defined>
    <meta:user-defined meta:name="OVERHEIDop.versieInformatie"/>
  </office:meta>
</office:document-meta>
</file>