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ingewaard- Verlenging beslistermijn Omgevingsvergunning, het realiseren van een dakopbouw op de aanbouw, Gildestraat 131 te Gend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1035</text:p>
            <text:p text:style-name="common-al">Omschrijving: het realiseren van een dakopbouw op de aanbouw</text:p>
            <text:p text:style-name="common-al">Adres: Gildestraat 131 te Gendt</text:p>
            <text:p text:style-name="common-al">Activiteit: Bouwactiviteit (omgevingsplan)</text:p>
            <text:p text:style-name="common-al">Besluit: Verlenging beslistermijn</text:p>
            <text:p text:style-name="common-al">Datum ondertekening: 03-08-2026</text:p>
            <text:p text:style-name="common-al">Datum verzending: 03-08-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7825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5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5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Lingewaard- Verlenging beslistermijn Omgevingsvergunning, het realiseren van een dakopbouw op de aanbouw, Gildestraat 131 te Gend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56</meta:user-defined>
    <meta:user-defined meta:name="OVERHEIDop.GmbID/DC.identifier">gmb-2026-378256</meta:user-defined>
    <meta:user-defined meta:name="OVERHEIDop.versieInformatie"/>
  </office:meta>
</office:document-meta>
</file>