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Bosberg nabij nr. 3 te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4903 voor een Evenementenvergunning op de locatie Bosberg nabij nr. 3 te Appelscha. De vergunning is verleend. Het besluit betreft:</text:p>
            <text:p text:style-name="common-al">wijziging op vergunning Z2026-00001458 zomerprogramma De Koele 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6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6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90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825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90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Evenementenvergunning, Bosberg nabij nr. 3 te Appelsch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54</meta:user-defined>
    <meta:user-defined meta:name="OVERHEIDop.GmbID/DC.identifier">gmb-2026-378254</meta:user-defined>
    <meta:user-defined meta:name="OVERHEIDop.versieInformatie"/>
  </office:meta>
</office:document-meta>
</file>