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ingewaard- Verlenging beslistermijn Omgevingsvergunning, het bouwen van 46 woningen, Nijmeegsestraat Kad. Sect. E. nr. 1552 te Gendt, t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maken bekend dat zij de beslistermijn voor de volgende aanvraag voor een Omgevingsvergunning hebben verlengd.</text:p>
            <text:p text:style-name="common-al"/>
            <text:p text:style-name="common-al">Zaakid: N26AB.1019</text:p>
            <text:p text:style-name="common-al">Omschrijving: het bouwen van 46 woningen</text:p>
            <text:p text:style-name="common-al">Adres: Nijmeegsestraat Kad. Sect. E. nr. 1552 te Gendt</text:p>
            <text:p text:style-name="common-al">Activiteit: Bouwactiviteit (omgevingsplan), Bouwactiviteit (technisch)</text:p>
            <text:p text:style-name="common-al">Besluit: Verlenging beslistermijn</text:p>
            <text:p text:style-name="common-al">Datum ondertekening: 31-07-2026</text:p>
            <text:p text:style-name="common-al">Datum verzending: 31-07-2026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ngewaard</text:p>
            </table:table-cell>
            <table:table-cell office:value-type="string" table:style-name="header.C">
              <text:p text:style-name="headerright"><text:span text:style-name="nr">Nr. 37825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5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25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ing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ingewaard</meta:user-defined>
    <meta:user-defined meta:name="OVERHEID.Gemeente/OVERHEID.authority">Ling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Gemeente Lingewaard- Verlenging beslistermijn Omgevingsvergunning, het bouwen van 46 woningen, Nijmeegsestraat Kad. Sect. E. nr. 1552 te Gendt, te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252</meta:user-defined>
    <meta:user-defined meta:name="OVERHEIDop.GmbID/DC.identifier">gmb-2026-378252</meta:user-defined>
    <meta:user-defined meta:name="OVERHEIDop.versieInformatie"/>
  </office:meta>
</office:document-meta>
</file>