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50400970, Europalaan 42b, 2641 RX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leggen van een ls kabel</text:p>
            <text:p text:style-name="common-al">DSO-Verzoeknummer: 2026050400970</text:p>
            <text:p text:style-name="common-al">Locatie: Europalaan 42b, 2641 RX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Werk, niet zijnde bouwwerk, of werkzaamheid uitvoeren</text:p>
              </text:list-item>
            </text:list>
            <text:p text:style-name="common-al">Datum besluit: 0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50400970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82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5879</meta:user-defined>
    <meta:user-defined meta:name="DCTERMS.abstract">het leggen van een ls kab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50400970, Europalaan 42b, 2641 RX Pijnack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51</meta:user-defined>
    <meta:user-defined meta:name="OVERHEIDop.GmbID/DC.identifier">gmb-2026-378251</meta:user-defined>
    <meta:user-defined meta:name="OVERHEIDop.versieInformatie"/>
  </office:meta>
</office:document-meta>
</file>