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ingewaard- Verlenging beslistermijn Omgevingsvergunning, het realiseren van 3 uitritten voor de nieuwe school, waarvan één bestemd voor autoverkeer, Schoolstraat 1 te Gend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0954</text:p>
            <text:p text:style-name="common-al">Omschrijving: het realiseren van 3 uitritten voor de nieuwe school, waarvan één bestemd voor autoverkeer</text:p>
            <text:p text:style-name="common-al">Adres: Schoolstraat 1 te Gendt</text:p>
            <text:p text:style-name="common-al">Activiteit: Uitweg maken, hebben of veranderen of het gebruik daarvan veranderen, Werk, niet zijnde bouwwerk, of werkzaamheid uitvoeren</text:p>
            <text:p text:style-name="common-al">Besluit: Verlenging beslistermijn</text:p>
            <text:p text:style-name="common-al">Datum ondertekening: </text:p>
            <text:p text:style-name="common-al">Datum verzending: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37824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4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4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ing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Lingewaard- Verlenging beslistermijn Omgevingsvergunning, het realiseren van 3 uitritten voor de nieuwe school, waarvan één bestemd voor autoverkeer, Schoolstraat 1 te Gend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48</meta:user-defined>
    <meta:user-defined meta:name="OVERHEIDop.GmbID/DC.identifier">gmb-2026-378248</meta:user-defined>
    <meta:user-defined meta:name="OVERHEIDop.versieInformatie"/>
  </office:meta>
</office:document-meta>
</file>