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omgevingsvergunning verleend, Mr. Gerlingsstraat 4 2024DW Haarlem, Van Egmondstraat 4 2024XM Haarlem, 0392-2026-0051229, het wijzigen van de inrichting van de eerste bouwlaag en het uitvoeren van constructieve aanpassingen, verzonden 05-08-2026</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op te vragen door een mail te sturen naar bedrijven-omgeving@haarlem.nl.</text:p>
            <text:p text:style-name="common-al">Bent u hier niet toe in de gelegenheid, dan zijn het besluit en de bijbehorende stukken uitsluitend op afspraak in te zien van maandag tot en met vrijdag van 09.00-16.00 uur en op donderdag van 09.00-20.00 uur in de publiekshal van de Raakspoort, Zijlvest 39, 2011 VB te Haarlem (hoek Zijlvest/Raaks).</text:p>
            <text:p text:style-name="common-al">Voor het maken van een afspraak of voor meer informatie kunt u mailen naar bedrijven-omgeving@haarlem.nl of bellen via telefoonnummer 14023.</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aan aanvrager) richten aan: Burgemeester en wethouders van Haarlem,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78247</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247</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247</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051229</meta:user-defined>
    <meta:user-defined meta:name="DCTERMS.abstract">het wijzigen van de inrichting van de eerste bouwlaag en het uitvoeren van constructieve aanpassingen </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Gemeente Haarlem, omgevingsvergunning verleend, Mr. Gerlingsstraat 4 2024DW Haarlem, Van Egmondstraat 4 2024XM Haarlem, 0392-2026-0051229, het wijzigen van de inrichting van de eerste bouwlaag en het uitvoeren van constructieve aanpassingen, verzonden 05-08-2026</meta:user-defined>
    <meta:user-defined meta:name="DCTERMS.W3CDTF/DCTERMS.available">2026-08-07</meta:user-defined>
    <meta:user-defined meta:name="DCTERMS.W3CDTF/OVERHEIDop.jaargang">2026</meta:user-defined>
    <meta:user-defined meta:name="OVERHEIDop.publicationIssue">378247</meta:user-defined>
    <meta:user-defined meta:name="OVERHEIDop.GmbID/DC.identifier">gmb-2026-378247</meta:user-defined>
    <meta:user-defined meta:name="OVERHEIDop.versieInformatie"/>
  </office:meta>
</office:document-meta>
</file>