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realiseren van een aanbouw, Molenstraat 57 te Gen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873</text:p>
            <text:p text:style-name="common-al">Omschrijving: het realiseren van een aanbouw</text:p>
            <text:p text:style-name="common-al">Adres: Molenstraat 57 te Gendt</text:p>
            <text:p text:style-name="common-al">Activiteit: Bouwactiviteit (omgevingsplan), Bouwactiviteit (technisch), Bouwwerk slopen</text:p>
            <text:p text:style-name="common-al">Besluit: Verlenging beslistermijn</text:p>
            <text:p text:style-name="common-al">Datum ondertekening: 29-07-2026</text:p>
            <text:p text:style-name="common-al">Datum verzending: 29-07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782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Lingewaard- Verlenging beslistermijn Omgevingsvergunning, het realiseren van een aanbouw, Molenstraat 57 te Gend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42</meta:user-defined>
    <meta:user-defined meta:name="OVERHEIDop.GmbID/DC.identifier">gmb-2026-378242</meta:user-defined>
    <meta:user-defined meta:name="OVERHEIDop.versieInformatie"/>
  </office:meta>
</office:document-meta>
</file>