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gevelreclame van doosletters met LED-verlichte tbv Siemens Zoetermeer, Houtsingel 21 2719EA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5-08-2026 een besluit verzonden op de aanvraag met zaaknummer 2026-019377 voor het plaatsen van gevelreclame van doosletters met LED-verlichte tbv Siemens Zoetermeer op locatie Houtsingel 21 2719EA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823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19377</meta:user-defined>
    <meta:user-defined meta:name="DCTERMS.abstract">het plaatsen van doosletters met LED-verlichte tbv Siemens Zoetermee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gevelreclame van doosletters met LED-verlichte tbv Siemens Zoetermeer, Houtsingel 21 2719EA Zoeterme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31</meta:user-defined>
    <meta:user-defined meta:name="OVERHEIDop.GmbID/DC.identifier">gmb-2026-378231</meta:user-defined>
    <meta:user-defined meta:name="OVERHEIDop.versieInformatie"/>
  </office:meta>
</office:document-meta>
</file>